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draw="urn:oasis:names:tc:opendocument:xmlns:drawing:1.0" xmlns:svg="urn:oasis:names:tc:opendocument:xmlns:svg-compatible:1.0" xmlns:manifest="urn:oasis:names:tc:opendocument:xmlns:manifest:1.0" xmlns:chart="urn:oasis:names:tc:opendocument:xmlns:chart:1.0" xmlns:presentation="urn:oasis:names:tc:opendocument:xmlns:presentation:1.0" xmlns:table="urn:oasis:names:tc:opendocument:xmlns:table:1.0">
  <manifest:file-entry manifest:full-path="/" manifest:media-type="application/vnd.oasis.opendocument.presentation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draw="urn:oasis:names:tc:opendocument:xmlns:drawing:1.0" xmlns:svg="urn:oasis:names:tc:opendocument:xmlns:svg-compatible:1.0" xmlns:manifest="urn:oasis:names:tc:opendocument:xmlns:manifest:1.0" xmlns:chart="urn:oasis:names:tc:opendocument:xmlns:chart:1.0" xmlns:presentation="urn:oasis:names:tc:opendocument:xmlns:presentation:1.0" xmlns:table="urn:oasis:names:tc:opendocument:xmlns:table:1.0" office:version="1.2">
  <office:automatic-styles>
    <style:style style:name="VSMPTitle" style:family="paragraph" style:display-name="VSMPTitle">
      <style:text-properties fo:font-size="24pt" fo:font-weight="bold" fo:color="#1f3864"/>
      <style:paragraph-properties fo:text-align="center"/>
    </style:style>
    <style:style style:name="VSMPLabel" style:family="paragraph" style:display-name="VSMPLabel">
      <style:text-properties fo:font-size="13pt" fo:font-weight="bold" fo:color="#000000"/>
      <style:paragraph-properties fo:text-align="center"/>
    </style:style>
    <style:style style:name="VSMPSmall" style:family="paragraph" style:display-name="VSMPSmall">
      <style:text-properties fo:font-size="10pt" fo:font-weight="normal" fo:color="#000000"/>
      <style:paragraph-properties fo:text-align="center"/>
    </style:style>
    <style:style style:name="VSMPTiny" style:family="paragraph" style:display-name="VSMPTiny">
      <style:text-properties fo:font-size="9pt" fo:font-weight="normal" fo:color="#000000"/>
      <style:paragraph-properties fo:text-align="center"/>
    </style:style>
    <style:style style:name="VSMPHeaderCell" style:family="paragraph" style:display-name="VSMPHeaderCell">
      <style:text-properties fo:font-size="12pt" fo:font-weight="bold" fo:color="#ffffff"/>
      <style:paragraph-properties fo:text-align="center"/>
    </style:style>
    <style:style style:name="VSMProcess" style:family="graphic" style:parent-style-name="standard" style:display-name="VSMProcess">
      <style:graphic-properties draw:fill="solid" draw:fill-color="#dce6f1" draw:stroke="solid" svg:stroke-color="#1f3864" svg:stroke-width="0.05cm"/>
      <style:paragraph-properties fo:text-align="center"/>
    </style:style>
    <style:style style:name="VSMExternal" style:family="graphic" style:parent-style-name="standard" style:display-name="VSMExternal">
      <style:graphic-properties draw:fill="solid" draw:fill-color="#fff2cc" draw:stroke="solid" svg:stroke-color="#7f6000" svg:stroke-width="0.05cm"/>
      <style:paragraph-properties fo:text-align="center"/>
    </style:style>
    <style:style style:name="VSMData" style:family="graphic" style:parent-style-name="standard" style:display-name="VSMData">
      <style:graphic-properties draw:fill="solid" draw:fill-color="#ffffff" draw:stroke="solid" svg:stroke-color="#1f3864" svg:stroke-width="0.03cm"/>
      <style:paragraph-properties fo:text-align="center"/>
    </style:style>
    <style:style style:name="VSMInventory" style:family="graphic" style:parent-style-name="standard" style:display-name="VSMInventory">
      <style:graphic-properties draw:fill="solid" draw:fill-color="#fce4d6" draw:stroke="solid" svg:stroke-color="#833c00" svg:stroke-width="0.04cm"/>
      <style:paragraph-properties fo:text-align="center"/>
    </style:style>
    <style:style style:name="VSMKaizen" style:family="graphic" style:parent-style-name="standard" style:display-name="VSMKaizen">
      <style:graphic-properties draw:fill="solid" draw:fill-color="#fff2cc" draw:stroke="solid" svg:stroke-color="#bf8f00" svg:stroke-width="0.05cm"/>
      <style:paragraph-properties fo:text-align="center"/>
    </style:style>
    <style:style style:name="VSMFlowArrow" style:family="graphic" style:parent-style-name="standard" style:display-name="VSMFlowArrow">
      <style:graphic-properties draw:stroke="solid" svg:stroke-color="#1f3864" svg:stroke-width="0.05cm" draw:marker-end-width="0.3cm" draw:marker-end="VSMArrow"/>
      <style:paragraph-properties fo:text-align="center"/>
    </style:style>
    <style:style style:name="VSMPushArrow" style:family="graphic" style:parent-style-name="standard" style:display-name="VSMPushArrow">
      <style:graphic-properties draw:stroke="dash" svg:stroke-color="#833c00" svg:stroke-width="0.04cm" draw:marker-end-width="0.25cm" draw:marker-end="VSMArrow"/>
      <style:paragraph-properties fo:text-align="center"/>
    </style:style>
    <style:style style:name="VSMTitleBox" style:family="graphic" style:parent-style-name="standard" style:display-name="VSMTitleBox">
      <style:graphic-properties draw:fill="none" draw:stroke="none"/>
      <style:paragraph-properties fo:text-align="center"/>
    </style:style>
    <style:style style:name="VSMNoteBox" style:family="graphic" style:parent-style-name="standard" style:display-name="VSMNoteBox">
      <style:graphic-properties draw:fill="solid" draw:fill-color="#f2f2f2" draw:stroke="none"/>
      <style:paragraph-properties fo:text-align="center"/>
    </style:style>
    <style:style style:name="VSMHeaderCell" style:family="graphic" style:parent-style-name="standard" style:display-name="VSMHeaderCell">
      <style:graphic-properties draw:fill="solid" draw:fill-color="#1f3864" draw:stroke="solid" svg:stroke-color="#1f3864" svg:stroke-width="0.02cm"/>
      <style:paragraph-properties fo:text-align="center"/>
    </style:style>
    <style:style style:name="VSMCell" style:family="graphic" style:parent-style-name="standard" style:display-name="VSMCell">
      <style:graphic-properties draw:fill="solid" draw:fill-color="#ffffff" draw:stroke="solid" svg:stroke-color="#bfbfbf" svg:stroke-width="0.02cm"/>
      <style:paragraph-properties fo:text-align="center"/>
    </style:style>
  </office:automatic-styles>
  <office:body>
    <office:presentation>
      <draw:page draw:master-page-name="VSMMaster">
        <draw:rect draw:style-name="VSMTitleBox" svg:x="1.0cm" svg:y="5.0cm" svg:width="26.0cm" svg:height="1.6cm">
          <text:p text:style-name="VSMPTitle">Value Stream Mapping Template</text:p>
        </draw:rect>
        <draw:rect draw:style-name="VSMNoteBox" svg:x="6.0cm" svg:y="7.0cm" svg:width="16cm" svg:height="1.0cm">
          <text:p text:style-name="VSMPSmall">&lt;Project Name&gt;</text:p>
        </draw:rect>
        <draw:rect draw:style-name="VSMNoteBox" svg:x="4.0cm" svg:y="12.5cm" svg:width="20cm" svg:height="1.6cm">
          <text:p text:style-name="VSMPSmall">Duplicate the 'Current State' slide for each additional process you map.</text:p>
          <text:p text:style-name="VSMPSmall">Replace every &lt;placeholder&gt; before sharing this file.</text:p>
        </draw:rect>
      </draw:page>
      <draw:page draw:master-page-name="VSMMaster">
        <draw:rect draw:style-name="VSMTitleBox" svg:x="1.0cm" svg:y="0.4cm" svg:width="26.0cm" svg:height="1.2cm">
          <text:p text:style-name="VSMPTitle">How to Use This Template</text:p>
        </draw:rect>
        <draw:rect draw:style-name="VSMNoteBox" svg:x="1.0cm" svg:y="1.8cm" svg:width="26.0cm" svg:height="6.0cm">
          <text:p text:style-name="VSMPSmall">1. Walk the process floor with the people who actually do the work — don't map from a desk.</text:p>
          <text:p text:style-name="VSMPSmall">2. Start with the CURRENT STATE slide. Fill in every process box, data box, and inventory triangle.</text:p>
          <text:p text:style-name="VSMPSmall">3. Add the customer's demand/takt time and the supplier's replenishment details.</text:p>
          <text:p text:style-name="VSMPSmall">4. Draw the timeline ladder along the bottom: lead time (top, wide steps) and value-added</text:p>
          <text:p text:style-name="VSMPSmall">    cycle time (bottom, narrow steps) for each process step.</text:p>
          <text:p text:style-name="VSMPSmall">5. Mark bottlenecks and improvement opportunities with kaizen bursts.</text:p>
          <text:p text:style-name="VSMPSmall">6. Once agreed, copy the layout onto the FUTURE STATE slide and redesign the flow.</text:p>
          <text:p text:style-name="VSMPSmall">7. Fill in the METRICS SUMMARY and ACTION PLAN slides and review with stakeholders.</text:p>
        </draw:rect>
        <draw:rect draw:style-name="VSMTitleBox" svg:x="1.0cm" svg:y="8.2cm" svg:width="26.0cm" svg:height="0.9cm">
          <text:p text:style-name="VSMPTitle">Symbol Legend</text:p>
        </draw:rect>
        <draw:rect draw:style-name="VSMProcess" svg:x="1.0cm" svg:y="9.2cm" svg:width="4.3cm" svg:height="1.2cm">
          <text:p text:style-name="VSMPLabel">Process step</text:p>
        </draw:rect>
        <draw:rect draw:style-name="VSMData" svg:x="5.6cm" svg:y="9.2cm" svg:width="4.3cm" svg:height="1.2cm">
          <text:p text:style-name="VSMPSmall">Cycle time (s)</text:p>
          <text:p text:style-name="VSMPSmall">Changeover</text:p>
          <text:p text:style-name="VSMPSmall">Uptime %</text:p>
          <text:p text:style-name="VSMPSmall">Batch size</text:p>
        </draw:rect>
        <draw:polygon draw:style-name="VSMInventory" svg:x="11.299999999999999cm" svg:y="9.2cm" svg:width="2.6cm" svg:height="1.2cm" svg:viewBox="0 0 100 100" draw:points="50,0 100,100 0,100 50,0">
          <text:p text:style-name="VSMPTiny">Inventory</text:p>
        </draw:polygon>
        <draw:rect draw:style-name="VSMExternal" svg:x="16.2cm" svg:y="9.2cm" svg:width="5.0cm" svg:height="1.2cm">
          <text:p text:style-name="VSMPSmall">Supplier / Customer</text:p>
        </draw:rect>
        <draw:rect draw:style-name="VSMKaizen" svg:x="21.5cm" svg:y="9.2cm" svg:width="5.0cm" svg:height="1.2cm">
          <text:p text:style-name="VSMPSmall">Kaizen burst / improvement</text:p>
        </draw:rect>
        <draw:line draw:style-name="VSMFlowArrow" svg:x1="1.0cm" svg:y1="11.2cm" svg:x2="5.5cm" svg:y2="11.2cm"/>
        <draw:rect draw:style-name="VSMNoteBox" svg:x="1.0cm" svg:y="11.5cm" svg:width="4.5cm" svg:height="0.6cm">
          <text:p text:style-name="VSMPSmall">Material flow</text:p>
        </draw:rect>
        <draw:line draw:style-name="VSMPushArrow" svg:x1="6.0cm" svg:y1="11.2cm" svg:x2="10.5cm" svg:y2="11.2cm"/>
        <draw:rect draw:style-name="VSMNoteBox" svg:x="6.0cm" svg:y="11.5cm" svg:width="4.5cm" svg:height="0.6cm">
          <text:p text:style-name="VSMPSmall">Push / information flow</text:p>
        </draw:rect>
      </draw:page>
      <draw:page draw:master-page-name="VSMMaster">
        <draw:rect draw:style-name="VSMTitleBox" svg:x="1.0cm" svg:y="0.4cm" svg:width="26.0cm" svg:height="1.0cm">
          <text:p text:style-name="VSMPTitle">Current State Map</text:p>
        </draw:rect>
        <draw:rect draw:style-name="VSMExternal" svg:x="0.8cm" svg:y="1.6cm" svg:width="4.5cm" svg:height="2.0cm">
          <text:p text:style-name="VSMPLabel">Supplier</text:p>
          <text:p text:style-name="VSMPLabel">&lt;name&gt;</text:p>
        </draw:rect>
        <draw:rect draw:style-name="VSMExternal" svg:x="22.7cm" svg:y="1.6cm" svg:width="4.5cm" svg:height="2.0cm">
          <text:p text:style-name="VSMPSmall">Customer</text:p>
          <text:p text:style-name="VSMPSmall">&lt;name&gt;</text:p>
          <text:p text:style-name="VSMPSmall">Demand: &lt;units/period&gt;</text:p>
        </draw:rect>
        <draw:rect draw:style-name="VSMProcess" svg:x="6.5cm" svg:y="4.2cm" svg:width="3.15cm" svg:height="1.8cm">
          <text:p text:style-name="VSMPLabel">Process 1</text:p>
          <text:p text:style-name="VSMPLabel">&lt;name&gt;</text:p>
        </draw:rect>
        <draw:rect draw:style-name="VSMData" svg:x="6.5cm" svg:y="6.4cm" svg:width="3.15cm" svg:height="2.4cm">
          <text:p text:style-name="VSMPSmall">C/T: &lt;s&gt;</text:p>
          <text:p text:style-name="VSMPSmall">C/O: &lt;s&gt;</text:p>
          <text:p text:style-name="VSMPSmall">Uptime: &lt;%&gt;</text:p>
          <text:p text:style-name="VSMPSmall">Batch: &lt;qty&gt;</text:p>
        </draw:rect>
        <draw:rect draw:style-name="VSMProcess" svg:x="10.25cm" svg:y="4.2cm" svg:width="3.15cm" svg:height="1.8cm">
          <text:p text:style-name="VSMPLabel">Process 2</text:p>
          <text:p text:style-name="VSMPLabel">&lt;name&gt;</text:p>
        </draw:rect>
        <draw:rect draw:style-name="VSMData" svg:x="10.25cm" svg:y="6.4cm" svg:width="3.15cm" svg:height="2.4cm">
          <text:p text:style-name="VSMPSmall">C/T: &lt;s&gt;</text:p>
          <text:p text:style-name="VSMPSmall">C/O: &lt;s&gt;</text:p>
          <text:p text:style-name="VSMPSmall">Uptime: &lt;%&gt;</text:p>
          <text:p text:style-name="VSMPSmall">Batch: &lt;qty&gt;</text:p>
        </draw:rect>
        <draw:rect draw:style-name="VSMProcess" svg:x="14.0cm" svg:y="4.2cm" svg:width="3.15cm" svg:height="1.8cm">
          <text:p text:style-name="VSMPLabel">Process 3</text:p>
          <text:p text:style-name="VSMPLabel">&lt;name&gt;</text:p>
        </draw:rect>
        <draw:rect draw:style-name="VSMData" svg:x="14.0cm" svg:y="6.4cm" svg:width="3.15cm" svg:height="2.4cm">
          <text:p text:style-name="VSMPSmall">C/T: &lt;s&gt;</text:p>
          <text:p text:style-name="VSMPSmall">C/O: &lt;s&gt;</text:p>
          <text:p text:style-name="VSMPSmall">Uptime: &lt;%&gt;</text:p>
          <text:p text:style-name="VSMPSmall">Batch: &lt;qty&gt;</text:p>
        </draw:rect>
        <draw:rect draw:style-name="VSMProcess" svg:x="17.75cm" svg:y="4.2cm" svg:width="3.15cm" svg:height="1.8cm">
          <text:p text:style-name="VSMPLabel">Process 4</text:p>
          <text:p text:style-name="VSMPLabel">&lt;name&gt;</text:p>
        </draw:rect>
        <draw:rect draw:style-name="VSMData" svg:x="17.75cm" svg:y="6.4cm" svg:width="3.15cm" svg:height="2.4cm">
          <text:p text:style-name="VSMPSmall">C/T: &lt;s&gt;</text:p>
          <text:p text:style-name="VSMPSmall">C/O: &lt;s&gt;</text:p>
          <text:p text:style-name="VSMPSmall">Uptime: &lt;%&gt;</text:p>
          <text:p text:style-name="VSMPSmall">Batch: &lt;qty&gt;</text:p>
        </draw:rect>
        <draw:polygon draw:style-name="VSMInventory" svg:x="5.5cm" svg:y="4.500000000000001cm" svg:width="1.4cm" svg:height="1.2cm" svg:viewBox="0 0 100 100" draw:points="50,0 100,100 0,100 50,0">
          <text:p text:style-name="VSMPTiny">&lt;qty&gt;</text:p>
        </draw:polygon>
        <draw:polygon draw:style-name="VSMInventory" svg:x="9.250000000000002cm" svg:y="4.500000000000001cm" svg:width="1.4cm" svg:height="1.2cm" svg:viewBox="0 0 100 100" draw:points="50,0 100,100 0,100 50,0">
          <text:p text:style-name="VSMPTiny">&lt;qty&gt;</text:p>
        </draw:polygon>
        <draw:polygon draw:style-name="VSMInventory" svg:x="13.000000000000002cm" svg:y="4.500000000000001cm" svg:width="1.4cm" svg:height="1.2cm" svg:viewBox="0 0 100 100" draw:points="50,0 100,100 0,100 50,0">
          <text:p text:style-name="VSMPTiny">&lt;qty&gt;</text:p>
        </draw:polygon>
        <draw:polygon draw:style-name="VSMInventory" svg:x="16.75cm" svg:y="4.500000000000001cm" svg:width="1.4cm" svg:height="1.2cm" svg:viewBox="0 0 100 100" draw:points="50,0 100,100 0,100 50,0">
          <text:p text:style-name="VSMPTiny">&lt;qty&gt;</text:p>
        </draw:polygon>
        <draw:polygon draw:style-name="VSMInventory" svg:x="20.5cm" svg:y="4.500000000000001cm" svg:width="1.4cm" svg:height="1.2cm" svg:viewBox="0 0 100 100" draw:points="50,0 100,100 0,100 50,0">
          <text:p text:style-name="VSMPTiny">&lt;qty&gt;</text:p>
        </draw:polygon>
        <draw:line draw:style-name="VSMFlowArrow" svg:x1="9.65cm" svg:y1="5.1000000000000005cm" svg:x2="10.25cm" svg:y2="5.1000000000000005cm"/>
        <draw:line draw:style-name="VSMFlowArrow" svg:x1="13.4cm" svg:y1="5.1000000000000005cm" svg:x2="14.0cm" svg:y2="5.1000000000000005cm"/>
        <draw:line draw:style-name="VSMFlowArrow" svg:x1="17.15cm" svg:y1="5.1000000000000005cm" svg:x2="17.75cm" svg:y2="5.1000000000000005cm"/>
        <draw:line draw:style-name="VSMPushArrow" svg:x1="5.3cm" svg:y1="2.6cm" svg:x2="6.5cm" svg:y2="5.1000000000000005cm"/>
        <draw:line draw:style-name="VSMFlowArrow" svg:x1="20.9cm" svg:y1="5.1000000000000005cm" svg:x2="22.7cm" svg:y2="2.6cm"/>
        <draw:rect draw:style-name="VSMNoteBox" svg:x="5.2cm" svg:y="9.500000000000002cm" svg:width="1.3cm" svg:height="0.6cm">
          <text:p text:style-name="VSMPTiny">Lead time</text:p>
        </draw:rect>
        <draw:line draw:style-name="VSMFlowArrow" svg:x1="6.5cm" svg:y1="9.700000000000001cm" svg:x2="6.5cm" svg:y2="10.200000000000001cm"/>
        <draw:rect draw:style-name="VSMNoteBox" svg:x="6.1cm" svg:y="9.200000000000001cm" svg:width="3.95cm" svg:height="0.45cm">
          <text:p text:style-name="VSMPTiny">&lt;wait time&gt;</text:p>
        </draw:rect>
        <draw:line draw:style-name="VSMFlowArrow" svg:x1="6.5cm" svg:y1="10.200000000000001cm" svg:x2="10.25cm" svg:y2="10.200000000000001cm"/>
        <draw:line draw:style-name="VSMFlowArrow" svg:x1="10.25cm" svg:y1="9.700000000000001cm" svg:x2="10.25cm" svg:y2="10.200000000000001cm"/>
        <draw:rect draw:style-name="VSMNoteBox" svg:x="9.85cm" svg:y="9.200000000000001cm" svg:width="3.95cm" svg:height="0.45cm">
          <text:p text:style-name="VSMPTiny">&lt;wait time&gt;</text:p>
        </draw:rect>
        <draw:line draw:style-name="VSMFlowArrow" svg:x1="10.25cm" svg:y1="10.200000000000001cm" svg:x2="14.0cm" svg:y2="10.200000000000001cm"/>
        <draw:line draw:style-name="VSMFlowArrow" svg:x1="14.0cm" svg:y1="9.700000000000001cm" svg:x2="14.0cm" svg:y2="10.200000000000001cm"/>
        <draw:rect draw:style-name="VSMNoteBox" svg:x="13.6cm" svg:y="9.200000000000001cm" svg:width="3.95cm" svg:height="0.45cm">
          <text:p text:style-name="VSMPTiny">&lt;wait time&gt;</text:p>
        </draw:rect>
        <draw:line draw:style-name="VSMFlowArrow" svg:x1="14.0cm" svg:y1="10.200000000000001cm" svg:x2="17.75cm" svg:y2="10.200000000000001cm"/>
        <draw:line draw:style-name="VSMFlowArrow" svg:x1="17.75cm" svg:y1="9.700000000000001cm" svg:x2="17.75cm" svg:y2="10.200000000000001cm"/>
        <draw:rect draw:style-name="VSMNoteBox" svg:x="17.35cm" svg:y="9.200000000000001cm" svg:width="3.95cm" svg:height="0.45cm">
          <text:p text:style-name="VSMPTiny">&lt;wait time&gt;</text:p>
        </draw:rect>
        <draw:rect draw:style-name="VSMNoteBox" svg:x="21.5cm" svg:y="9.65cm" svg:width="3.4cm" svg:height="0.6cm">
          <text:p text:style-name="VSMPTiny">Total lead time: &lt;sum&gt;</text:p>
        </draw:rect>
        <draw:rect draw:style-name="VSMNoteBox" svg:x="5.2cm" svg:y="11.000000000000002cm" svg:width="1.3cm" svg:height="0.6cm">
          <text:p text:style-name="VSMPTiny">Cycle time</text:p>
        </draw:rect>
        <draw:line draw:style-name="VSMFlowArrow" svg:x1="6.5cm" svg:y1="11.500000000000002cm" svg:x2="6.5cm" svg:y2="11.000000000000002cm"/>
        <draw:rect draw:style-name="VSMNoteBox" svg:x="6.1cm" svg:y="11.550000000000002cm" svg:width="3.95cm" svg:height="0.45cm">
          <text:p text:style-name="VSMPTiny">&lt;C/T&gt;</text:p>
        </draw:rect>
        <draw:line draw:style-name="VSMFlowArrow" svg:x1="6.5cm" svg:y1="11.000000000000002cm" svg:x2="10.25cm" svg:y2="11.000000000000002cm"/>
        <draw:line draw:style-name="VSMFlowArrow" svg:x1="10.25cm" svg:y1="11.500000000000002cm" svg:x2="10.25cm" svg:y2="11.000000000000002cm"/>
        <draw:rect draw:style-name="VSMNoteBox" svg:x="9.85cm" svg:y="11.550000000000002cm" svg:width="3.95cm" svg:height="0.45cm">
          <text:p text:style-name="VSMPTiny">&lt;C/T&gt;</text:p>
        </draw:rect>
        <draw:line draw:style-name="VSMFlowArrow" svg:x1="10.25cm" svg:y1="11.000000000000002cm" svg:x2="14.0cm" svg:y2="11.000000000000002cm"/>
        <draw:line draw:style-name="VSMFlowArrow" svg:x1="14.0cm" svg:y1="11.500000000000002cm" svg:x2="14.0cm" svg:y2="11.000000000000002cm"/>
        <draw:rect draw:style-name="VSMNoteBox" svg:x="13.6cm" svg:y="11.550000000000002cm" svg:width="3.95cm" svg:height="0.45cm">
          <text:p text:style-name="VSMPTiny">&lt;C/T&gt;</text:p>
        </draw:rect>
        <draw:line draw:style-name="VSMFlowArrow" svg:x1="14.0cm" svg:y1="11.000000000000002cm" svg:x2="17.75cm" svg:y2="11.000000000000002cm"/>
        <draw:line draw:style-name="VSMFlowArrow" svg:x1="17.75cm" svg:y1="11.500000000000002cm" svg:x2="17.75cm" svg:y2="11.000000000000002cm"/>
        <draw:rect draw:style-name="VSMNoteBox" svg:x="17.35cm" svg:y="11.550000000000002cm" svg:width="3.95cm" svg:height="0.45cm">
          <text:p text:style-name="VSMPTiny">&lt;C/T&gt;</text:p>
        </draw:rect>
        <draw:rect draw:style-name="VSMNoteBox" svg:x="21.5cm" svg:y="11.550000000000002cm" svg:width="3.4cm" svg:height="0.6cm">
          <text:p text:style-name="VSMPTiny">Total cycle time: &lt;sum&gt;</text:p>
        </draw:rect>
      </draw:page>
      <draw:page draw:master-page-name="VSMMaster">
        <draw:rect draw:style-name="VSMTitleBox" svg:x="1.0cm" svg:y="0.4cm" svg:width="26.0cm" svg:height="1.0cm">
          <text:p text:style-name="VSMPTitle">Future State Map</text:p>
        </draw:rect>
        <draw:rect draw:style-name="VSMExternal" svg:x="0.8cm" svg:y="1.6cm" svg:width="4.5cm" svg:height="2.0cm">
          <text:p text:style-name="VSMPLabel">Supplier</text:p>
          <text:p text:style-name="VSMPLabel">&lt;name&gt;</text:p>
        </draw:rect>
        <draw:rect draw:style-name="VSMExternal" svg:x="22.7cm" svg:y="1.6cm" svg:width="4.5cm" svg:height="2.0cm">
          <text:p text:style-name="VSMPSmall">Customer</text:p>
          <text:p text:style-name="VSMPSmall">&lt;name&gt;</text:p>
          <text:p text:style-name="VSMPSmall">Demand: &lt;units/period&gt;</text:p>
        </draw:rect>
        <draw:rect draw:style-name="VSMProcess" svg:x="6.5cm" svg:y="4.2cm" svg:width="3.15cm" svg:height="1.8cm">
          <text:p text:style-name="VSMPLabel">Process 1</text:p>
          <text:p text:style-name="VSMPLabel">&lt;name&gt;</text:p>
        </draw:rect>
        <draw:rect draw:style-name="VSMData" svg:x="6.5cm" svg:y="6.4cm" svg:width="3.15cm" svg:height="2.4cm">
          <text:p text:style-name="VSMPSmall">C/T: &lt;s&gt;</text:p>
          <text:p text:style-name="VSMPSmall">C/O: &lt;s&gt;</text:p>
          <text:p text:style-name="VSMPSmall">Uptime: &lt;%&gt;</text:p>
          <text:p text:style-name="VSMPSmall">Batch: &lt;qty&gt;</text:p>
        </draw:rect>
        <draw:rect draw:style-name="VSMProcess" svg:x="10.25cm" svg:y="4.2cm" svg:width="3.15cm" svg:height="1.8cm">
          <text:p text:style-name="VSMPLabel">Process 2</text:p>
          <text:p text:style-name="VSMPLabel">&lt;name&gt;</text:p>
        </draw:rect>
        <draw:rect draw:style-name="VSMData" svg:x="10.25cm" svg:y="6.4cm" svg:width="3.15cm" svg:height="2.4cm">
          <text:p text:style-name="VSMPSmall">C/T: &lt;s&gt;</text:p>
          <text:p text:style-name="VSMPSmall">C/O: &lt;s&gt;</text:p>
          <text:p text:style-name="VSMPSmall">Uptime: &lt;%&gt;</text:p>
          <text:p text:style-name="VSMPSmall">Batch: &lt;qty&gt;</text:p>
        </draw:rect>
        <draw:rect draw:style-name="VSMProcess" svg:x="14.0cm" svg:y="4.2cm" svg:width="3.15cm" svg:height="1.8cm">
          <text:p text:style-name="VSMPLabel">Process 3</text:p>
          <text:p text:style-name="VSMPLabel">&lt;name&gt;</text:p>
        </draw:rect>
        <draw:rect draw:style-name="VSMData" svg:x="14.0cm" svg:y="6.4cm" svg:width="3.15cm" svg:height="2.4cm">
          <text:p text:style-name="VSMPSmall">C/T: &lt;s&gt;</text:p>
          <text:p text:style-name="VSMPSmall">C/O: &lt;s&gt;</text:p>
          <text:p text:style-name="VSMPSmall">Uptime: &lt;%&gt;</text:p>
          <text:p text:style-name="VSMPSmall">Batch: &lt;qty&gt;</text:p>
        </draw:rect>
        <draw:rect draw:style-name="VSMProcess" svg:x="17.75cm" svg:y="4.2cm" svg:width="3.15cm" svg:height="1.8cm">
          <text:p text:style-name="VSMPLabel">Process 4</text:p>
          <text:p text:style-name="VSMPLabel">&lt;name&gt;</text:p>
        </draw:rect>
        <draw:rect draw:style-name="VSMData" svg:x="17.75cm" svg:y="6.4cm" svg:width="3.15cm" svg:height="2.4cm">
          <text:p text:style-name="VSMPSmall">C/T: &lt;s&gt;</text:p>
          <text:p text:style-name="VSMPSmall">C/O: &lt;s&gt;</text:p>
          <text:p text:style-name="VSMPSmall">Uptime: &lt;%&gt;</text:p>
          <text:p text:style-name="VSMPSmall">Batch: &lt;qty&gt;</text:p>
        </draw:rect>
        <draw:polygon draw:style-name="VSMInventory" svg:x="5.5cm" svg:y="4.500000000000001cm" svg:width="1.4cm" svg:height="1.2cm" svg:viewBox="0 0 100 100" draw:points="50,0 100,100 0,100 50,0">
          <text:p text:style-name="VSMPTiny">&lt;qty&gt;</text:p>
        </draw:polygon>
        <draw:polygon draw:style-name="VSMInventory" svg:x="9.250000000000002cm" svg:y="4.500000000000001cm" svg:width="1.4cm" svg:height="1.2cm" svg:viewBox="0 0 100 100" draw:points="50,0 100,100 0,100 50,0">
          <text:p text:style-name="VSMPTiny">&lt;qty&gt;</text:p>
        </draw:polygon>
        <draw:polygon draw:style-name="VSMInventory" svg:x="13.000000000000002cm" svg:y="4.500000000000001cm" svg:width="1.4cm" svg:height="1.2cm" svg:viewBox="0 0 100 100" draw:points="50,0 100,100 0,100 50,0">
          <text:p text:style-name="VSMPTiny">&lt;qty&gt;</text:p>
        </draw:polygon>
        <draw:polygon draw:style-name="VSMInventory" svg:x="16.75cm" svg:y="4.500000000000001cm" svg:width="1.4cm" svg:height="1.2cm" svg:viewBox="0 0 100 100" draw:points="50,0 100,100 0,100 50,0">
          <text:p text:style-name="VSMPTiny">&lt;qty&gt;</text:p>
        </draw:polygon>
        <draw:polygon draw:style-name="VSMInventory" svg:x="20.5cm" svg:y="4.500000000000001cm" svg:width="1.4cm" svg:height="1.2cm" svg:viewBox="0 0 100 100" draw:points="50,0 100,100 0,100 50,0">
          <text:p text:style-name="VSMPTiny">&lt;qty&gt;</text:p>
        </draw:polygon>
        <draw:line draw:style-name="VSMFlowArrow" svg:x1="9.65cm" svg:y1="5.1000000000000005cm" svg:x2="10.25cm" svg:y2="5.1000000000000005cm"/>
        <draw:line draw:style-name="VSMFlowArrow" svg:x1="13.4cm" svg:y1="5.1000000000000005cm" svg:x2="14.0cm" svg:y2="5.1000000000000005cm"/>
        <draw:line draw:style-name="VSMFlowArrow" svg:x1="17.15cm" svg:y1="5.1000000000000005cm" svg:x2="17.75cm" svg:y2="5.1000000000000005cm"/>
        <draw:line draw:style-name="VSMPushArrow" svg:x1="5.3cm" svg:y1="2.6cm" svg:x2="6.5cm" svg:y2="5.1000000000000005cm"/>
        <draw:line draw:style-name="VSMFlowArrow" svg:x1="20.9cm" svg:y1="5.1000000000000005cm" svg:x2="22.7cm" svg:y2="2.6cm"/>
        <draw:rect draw:style-name="VSMNoteBox" svg:x="5.2cm" svg:y="9.500000000000002cm" svg:width="1.3cm" svg:height="0.6cm">
          <text:p text:style-name="VSMPTiny">Lead time</text:p>
        </draw:rect>
        <draw:line draw:style-name="VSMFlowArrow" svg:x1="6.5cm" svg:y1="9.700000000000001cm" svg:x2="6.5cm" svg:y2="10.200000000000001cm"/>
        <draw:rect draw:style-name="VSMNoteBox" svg:x="6.1cm" svg:y="9.200000000000001cm" svg:width="3.95cm" svg:height="0.45cm">
          <text:p text:style-name="VSMPTiny">&lt;wait time&gt;</text:p>
        </draw:rect>
        <draw:line draw:style-name="VSMFlowArrow" svg:x1="6.5cm" svg:y1="10.200000000000001cm" svg:x2="10.25cm" svg:y2="10.200000000000001cm"/>
        <draw:line draw:style-name="VSMFlowArrow" svg:x1="10.25cm" svg:y1="9.700000000000001cm" svg:x2="10.25cm" svg:y2="10.200000000000001cm"/>
        <draw:rect draw:style-name="VSMNoteBox" svg:x="9.85cm" svg:y="9.200000000000001cm" svg:width="3.95cm" svg:height="0.45cm">
          <text:p text:style-name="VSMPTiny">&lt;wait time&gt;</text:p>
        </draw:rect>
        <draw:line draw:style-name="VSMFlowArrow" svg:x1="10.25cm" svg:y1="10.200000000000001cm" svg:x2="14.0cm" svg:y2="10.200000000000001cm"/>
        <draw:line draw:style-name="VSMFlowArrow" svg:x1="14.0cm" svg:y1="9.700000000000001cm" svg:x2="14.0cm" svg:y2="10.200000000000001cm"/>
        <draw:rect draw:style-name="VSMNoteBox" svg:x="13.6cm" svg:y="9.200000000000001cm" svg:width="3.95cm" svg:height="0.45cm">
          <text:p text:style-name="VSMPTiny">&lt;wait time&gt;</text:p>
        </draw:rect>
        <draw:line draw:style-name="VSMFlowArrow" svg:x1="14.0cm" svg:y1="10.200000000000001cm" svg:x2="17.75cm" svg:y2="10.200000000000001cm"/>
        <draw:line draw:style-name="VSMFlowArrow" svg:x1="17.75cm" svg:y1="9.700000000000001cm" svg:x2="17.75cm" svg:y2="10.200000000000001cm"/>
        <draw:rect draw:style-name="VSMNoteBox" svg:x="17.35cm" svg:y="9.200000000000001cm" svg:width="3.95cm" svg:height="0.45cm">
          <text:p text:style-name="VSMPTiny">&lt;wait time&gt;</text:p>
        </draw:rect>
        <draw:rect draw:style-name="VSMNoteBox" svg:x="21.5cm" svg:y="9.65cm" svg:width="3.4cm" svg:height="0.6cm">
          <text:p text:style-name="VSMPTiny">Total lead time: &lt;sum&gt;</text:p>
        </draw:rect>
        <draw:rect draw:style-name="VSMNoteBox" svg:x="5.2cm" svg:y="11.000000000000002cm" svg:width="1.3cm" svg:height="0.6cm">
          <text:p text:style-name="VSMPTiny">Cycle time</text:p>
        </draw:rect>
        <draw:line draw:style-name="VSMFlowArrow" svg:x1="6.5cm" svg:y1="11.500000000000002cm" svg:x2="6.5cm" svg:y2="11.000000000000002cm"/>
        <draw:rect draw:style-name="VSMNoteBox" svg:x="6.1cm" svg:y="11.550000000000002cm" svg:width="3.95cm" svg:height="0.45cm">
          <text:p text:style-name="VSMPTiny">&lt;C/T&gt;</text:p>
        </draw:rect>
        <draw:line draw:style-name="VSMFlowArrow" svg:x1="6.5cm" svg:y1="11.000000000000002cm" svg:x2="10.25cm" svg:y2="11.000000000000002cm"/>
        <draw:line draw:style-name="VSMFlowArrow" svg:x1="10.25cm" svg:y1="11.500000000000002cm" svg:x2="10.25cm" svg:y2="11.000000000000002cm"/>
        <draw:rect draw:style-name="VSMNoteBox" svg:x="9.85cm" svg:y="11.550000000000002cm" svg:width="3.95cm" svg:height="0.45cm">
          <text:p text:style-name="VSMPTiny">&lt;C/T&gt;</text:p>
        </draw:rect>
        <draw:line draw:style-name="VSMFlowArrow" svg:x1="10.25cm" svg:y1="11.000000000000002cm" svg:x2="14.0cm" svg:y2="11.000000000000002cm"/>
        <draw:line draw:style-name="VSMFlowArrow" svg:x1="14.0cm" svg:y1="11.500000000000002cm" svg:x2="14.0cm" svg:y2="11.000000000000002cm"/>
        <draw:rect draw:style-name="VSMNoteBox" svg:x="13.6cm" svg:y="11.550000000000002cm" svg:width="3.95cm" svg:height="0.45cm">
          <text:p text:style-name="VSMPTiny">&lt;C/T&gt;</text:p>
        </draw:rect>
        <draw:line draw:style-name="VSMFlowArrow" svg:x1="14.0cm" svg:y1="11.000000000000002cm" svg:x2="17.75cm" svg:y2="11.000000000000002cm"/>
        <draw:line draw:style-name="VSMFlowArrow" svg:x1="17.75cm" svg:y1="11.500000000000002cm" svg:x2="17.75cm" svg:y2="11.000000000000002cm"/>
        <draw:rect draw:style-name="VSMNoteBox" svg:x="17.35cm" svg:y="11.550000000000002cm" svg:width="3.95cm" svg:height="0.45cm">
          <text:p text:style-name="VSMPTiny">&lt;C/T&gt;</text:p>
        </draw:rect>
        <draw:rect draw:style-name="VSMNoteBox" svg:x="21.5cm" svg:y="11.550000000000002cm" svg:width="3.4cm" svg:height="0.6cm">
          <text:p text:style-name="VSMPTiny">Total cycle time: &lt;sum&gt;</text:p>
        </draw:rect>
        <draw:rect draw:style-name="VSMKaizen" svg:x="22.2cm" svg:y="4.3cm" svg:width="5.0cm" svg:height="0.9cm">
          <text:p text:style-name="VSMPSmall">Kaizen: &lt;improvement 1&gt;</text:p>
        </draw:rect>
        <draw:rect draw:style-name="VSMKaizen" svg:x="22.2cm" svg:y="5.5cm" svg:width="5.0cm" svg:height="0.9cm">
          <text:p text:style-name="VSMPSmall">Kaizen: &lt;improvement 2&gt;</text:p>
        </draw:rect>
      </draw:page>
      <draw:page draw:master-page-name="VSMMaster">
        <draw:rect draw:style-name="VSMTitleBox" svg:x="1.0cm" svg:y="0.4cm" svg:width="26.0cm" svg:height="1.0cm">
          <text:p text:style-name="VSMPTitle">Metrics Summary</text:p>
        </draw:rect>
        <draw:rect draw:style-name="VSMHeaderCell" svg:x="1.0cm" svg:y="2.2cm" svg:width="5.0cm" svg:height="1.1cm">
          <text:p text:style-name="VSMPHeaderCell">Process Step</text:p>
        </draw:rect>
        <draw:rect draw:style-name="VSMHeaderCell" svg:x="6.0cm" svg:y="2.2cm" svg:width="3.5cm" svg:height="1.1cm">
          <text:p text:style-name="VSMPHeaderCell">Cycle Time</text:p>
        </draw:rect>
        <draw:rect draw:style-name="VSMHeaderCell" svg:x="9.5cm" svg:y="2.2cm" svg:width="3.5cm" svg:height="1.1cm">
          <text:p text:style-name="VSMPHeaderCell">Changeover</text:p>
        </draw:rect>
        <draw:rect draw:style-name="VSMHeaderCell" svg:x="13.0cm" svg:y="2.2cm" svg:width="3.0cm" svg:height="1.1cm">
          <text:p text:style-name="VSMPHeaderCell">Uptime %</text:p>
        </draw:rect>
        <draw:rect draw:style-name="VSMHeaderCell" svg:x="16.0cm" svg:y="2.2cm" svg:width="3.5cm" svg:height="1.1cm">
          <text:p text:style-name="VSMPHeaderCell">Wait Time</text:p>
        </draw:rect>
        <draw:rect draw:style-name="VSMHeaderCell" svg:x="19.5cm" svg:y="2.2cm" svg:width="4.0cm" svg:height="1.1cm">
          <text:p text:style-name="VSMPHeaderCell">Inventory (qty)</text:p>
        </draw:rect>
        <draw:rect draw:style-name="VSMCell" svg:x="1.0cm" svg:y="3.3000000000000003cm" svg:width="5.0cm" svg:height="1.1cm">
          <text:p text:style-name="VSMPSmall">&lt;step 1&gt;</text:p>
        </draw:rect>
        <draw:rect draw:style-name="VSMCell" svg:x="6.0cm" svg:y="3.3000000000000003cm" svg:width="3.5cm" svg:height="1.1cm">
          <text:p text:style-name="VSMPSmall">&lt;&gt;</text:p>
        </draw:rect>
        <draw:rect draw:style-name="VSMCell" svg:x="9.5cm" svg:y="3.3000000000000003cm" svg:width="3.5cm" svg:height="1.1cm">
          <text:p text:style-name="VSMPSmall">&lt;&gt;</text:p>
        </draw:rect>
        <draw:rect draw:style-name="VSMCell" svg:x="13.0cm" svg:y="3.3000000000000003cm" svg:width="3.0cm" svg:height="1.1cm">
          <text:p text:style-name="VSMPSmall">&lt;&gt;</text:p>
        </draw:rect>
        <draw:rect draw:style-name="VSMCell" svg:x="16.0cm" svg:y="3.3000000000000003cm" svg:width="3.5cm" svg:height="1.1cm">
          <text:p text:style-name="VSMPSmall">&lt;&gt;</text:p>
        </draw:rect>
        <draw:rect draw:style-name="VSMCell" svg:x="19.5cm" svg:y="3.3000000000000003cm" svg:width="4.0cm" svg:height="1.1cm">
          <text:p text:style-name="VSMPSmall">&lt;&gt;</text:p>
        </draw:rect>
        <draw:rect draw:style-name="VSMCell" svg:x="1.0cm" svg:y="4.4cm" svg:width="5.0cm" svg:height="1.1cm">
          <text:p text:style-name="VSMPSmall">&lt;step 2&gt;</text:p>
        </draw:rect>
        <draw:rect draw:style-name="VSMCell" svg:x="6.0cm" svg:y="4.4cm" svg:width="3.5cm" svg:height="1.1cm">
          <text:p text:style-name="VSMPSmall">&lt;&gt;</text:p>
        </draw:rect>
        <draw:rect draw:style-name="VSMCell" svg:x="9.5cm" svg:y="4.4cm" svg:width="3.5cm" svg:height="1.1cm">
          <text:p text:style-name="VSMPSmall">&lt;&gt;</text:p>
        </draw:rect>
        <draw:rect draw:style-name="VSMCell" svg:x="13.0cm" svg:y="4.4cm" svg:width="3.0cm" svg:height="1.1cm">
          <text:p text:style-name="VSMPSmall">&lt;&gt;</text:p>
        </draw:rect>
        <draw:rect draw:style-name="VSMCell" svg:x="16.0cm" svg:y="4.4cm" svg:width="3.5cm" svg:height="1.1cm">
          <text:p text:style-name="VSMPSmall">&lt;&gt;</text:p>
        </draw:rect>
        <draw:rect draw:style-name="VSMCell" svg:x="19.5cm" svg:y="4.4cm" svg:width="4.0cm" svg:height="1.1cm">
          <text:p text:style-name="VSMPSmall">&lt;&gt;</text:p>
        </draw:rect>
        <draw:rect draw:style-name="VSMCell" svg:x="1.0cm" svg:y="5.5cm" svg:width="5.0cm" svg:height="1.1cm">
          <text:p text:style-name="VSMPSmall">&lt;step 3&gt;</text:p>
        </draw:rect>
        <draw:rect draw:style-name="VSMCell" svg:x="6.0cm" svg:y="5.5cm" svg:width="3.5cm" svg:height="1.1cm">
          <text:p text:style-name="VSMPSmall">&lt;&gt;</text:p>
        </draw:rect>
        <draw:rect draw:style-name="VSMCell" svg:x="9.5cm" svg:y="5.5cm" svg:width="3.5cm" svg:height="1.1cm">
          <text:p text:style-name="VSMPSmall">&lt;&gt;</text:p>
        </draw:rect>
        <draw:rect draw:style-name="VSMCell" svg:x="13.0cm" svg:y="5.5cm" svg:width="3.0cm" svg:height="1.1cm">
          <text:p text:style-name="VSMPSmall">&lt;&gt;</text:p>
        </draw:rect>
        <draw:rect draw:style-name="VSMCell" svg:x="16.0cm" svg:y="5.5cm" svg:width="3.5cm" svg:height="1.1cm">
          <text:p text:style-name="VSMPSmall">&lt;&gt;</text:p>
        </draw:rect>
        <draw:rect draw:style-name="VSMCell" svg:x="19.5cm" svg:y="5.5cm" svg:width="4.0cm" svg:height="1.1cm">
          <text:p text:style-name="VSMPSmall">&lt;&gt;</text:p>
        </draw:rect>
        <draw:rect draw:style-name="VSMCell" svg:x="1.0cm" svg:y="6.6cm" svg:width="5.0cm" svg:height="1.1cm">
          <text:p text:style-name="VSMPSmall">&lt;step 4&gt;</text:p>
        </draw:rect>
        <draw:rect draw:style-name="VSMCell" svg:x="6.0cm" svg:y="6.6cm" svg:width="3.5cm" svg:height="1.1cm">
          <text:p text:style-name="VSMPSmall">&lt;&gt;</text:p>
        </draw:rect>
        <draw:rect draw:style-name="VSMCell" svg:x="9.5cm" svg:y="6.6cm" svg:width="3.5cm" svg:height="1.1cm">
          <text:p text:style-name="VSMPSmall">&lt;&gt;</text:p>
        </draw:rect>
        <draw:rect draw:style-name="VSMCell" svg:x="13.0cm" svg:y="6.6cm" svg:width="3.0cm" svg:height="1.1cm">
          <text:p text:style-name="VSMPSmall">&lt;&gt;</text:p>
        </draw:rect>
        <draw:rect draw:style-name="VSMCell" svg:x="16.0cm" svg:y="6.6cm" svg:width="3.5cm" svg:height="1.1cm">
          <text:p text:style-name="VSMPSmall">&lt;&gt;</text:p>
        </draw:rect>
        <draw:rect draw:style-name="VSMCell" svg:x="19.5cm" svg:y="6.6cm" svg:width="4.0cm" svg:height="1.1cm">
          <text:p text:style-name="VSMPSmall">&lt;&gt;</text:p>
        </draw:rect>
        <draw:rect draw:style-name="VSMCell" svg:x="1.0cm" svg:y="7.699999999999999cm" svg:width="5.0cm" svg:height="1.1cm">
          <text:p text:style-name="VSMPSmall">Total</text:p>
        </draw:rect>
        <draw:rect draw:style-name="VSMCell" svg:x="6.0cm" svg:y="7.699999999999999cm" svg:width="3.5cm" svg:height="1.1cm">
          <text:p text:style-name="VSMPSmall">&lt;sum C/T&gt;</text:p>
        </draw:rect>
        <draw:rect draw:style-name="VSMCell" svg:x="9.5cm" svg:y="7.699999999999999cm" svg:width="3.5cm" svg:height="1.1cm">
          <text:p text:style-name="VSMPSmall">—</text:p>
        </draw:rect>
        <draw:rect draw:style-name="VSMCell" svg:x="13.0cm" svg:y="7.699999999999999cm" svg:width="3.0cm" svg:height="1.1cm">
          <text:p text:style-name="VSMPSmall">—</text:p>
        </draw:rect>
        <draw:rect draw:style-name="VSMCell" svg:x="16.0cm" svg:y="7.699999999999999cm" svg:width="3.5cm" svg:height="1.1cm">
          <text:p text:style-name="VSMPSmall">&lt;sum wait&gt;</text:p>
        </draw:rect>
        <draw:rect draw:style-name="VSMCell" svg:x="19.5cm" svg:y="7.699999999999999cm" svg:width="4.0cm" svg:height="1.1cm">
          <text:p text:style-name="VSMPSmall">&lt;sum qty&gt;</text:p>
        </draw:rect>
        <draw:rect draw:style-name="VSMNoteBox" svg:x="1.0cm" svg:y="9.6cm" svg:width="12cm" svg:height="2.0cm">
          <text:p text:style-name="VSMPSmall">Process Cycle Efficiency = Total Value-Added Time / Total Lead Time</text:p>
          <text:p text:style-name="VSMPSmall">Current: &lt;value&gt;          Future (target): &lt;value&gt;</text:p>
        </draw:rect>
      </draw:page>
      <draw:page draw:master-page-name="VSMMaster">
        <draw:rect draw:style-name="VSMTitleBox" svg:x="1.0cm" svg:y="0.4cm" svg:width="26.0cm" svg:height="1.0cm">
          <text:p text:style-name="VSMPTitle">Improvement Action Plan</text:p>
        </draw:rect>
        <draw:rect draw:style-name="VSMHeaderCell" svg:x="1.0cm" svg:y="2.2cm" svg:width="11.0cm" svg:height="1.1cm">
          <text:p text:style-name="VSMPHeaderCell">Action</text:p>
        </draw:rect>
        <draw:rect draw:style-name="VSMHeaderCell" svg:x="12.0cm" svg:y="2.2cm" svg:width="5.5cm" svg:height="1.1cm">
          <text:p text:style-name="VSMPHeaderCell">Owner</text:p>
        </draw:rect>
        <draw:rect draw:style-name="VSMHeaderCell" svg:x="17.5cm" svg:y="2.2cm" svg:width="4.5cm" svg:height="1.1cm">
          <text:p text:style-name="VSMPHeaderCell">Due Date</text:p>
        </draw:rect>
        <draw:rect draw:style-name="VSMHeaderCell" svg:x="22.0cm" svg:y="2.2cm" svg:width="5.0cm" svg:height="1.1cm">
          <text:p text:style-name="VSMPHeaderCell">Status</text:p>
        </draw:rect>
        <draw:rect draw:style-name="VSMCell" svg:x="1.0cm" svg:y="3.3000000000000003cm" svg:width="11.0cm" svg:height="1.1cm">
          <text:p text:style-name="VSMPSmall">&lt;action&gt;</text:p>
        </draw:rect>
        <draw:rect draw:style-name="VSMCell" svg:x="12.0cm" svg:y="3.3000000000000003cm" svg:width="5.5cm" svg:height="1.1cm">
          <text:p text:style-name="VSMPSmall">&lt;owner&gt;</text:p>
        </draw:rect>
        <draw:rect draw:style-name="VSMCell" svg:x="17.5cm" svg:y="3.3000000000000003cm" svg:width="4.5cm" svg:height="1.1cm">
          <text:p text:style-name="VSMPSmall">&lt;date&gt;</text:p>
        </draw:rect>
        <draw:rect draw:style-name="VSMCell" svg:x="22.0cm" svg:y="3.3000000000000003cm" svg:width="5.0cm" svg:height="1.1cm">
          <text:p text:style-name="VSMPSmall">Not started</text:p>
        </draw:rect>
        <draw:rect draw:style-name="VSMCell" svg:x="1.0cm" svg:y="4.4cm" svg:width="11.0cm" svg:height="1.1cm">
          <text:p text:style-name="VSMPSmall">&lt;action&gt;</text:p>
        </draw:rect>
        <draw:rect draw:style-name="VSMCell" svg:x="12.0cm" svg:y="4.4cm" svg:width="5.5cm" svg:height="1.1cm">
          <text:p text:style-name="VSMPSmall">&lt;owner&gt;</text:p>
        </draw:rect>
        <draw:rect draw:style-name="VSMCell" svg:x="17.5cm" svg:y="4.4cm" svg:width="4.5cm" svg:height="1.1cm">
          <text:p text:style-name="VSMPSmall">&lt;date&gt;</text:p>
        </draw:rect>
        <draw:rect draw:style-name="VSMCell" svg:x="22.0cm" svg:y="4.4cm" svg:width="5.0cm" svg:height="1.1cm">
          <text:p text:style-name="VSMPSmall">Not started</text:p>
        </draw:rect>
        <draw:rect draw:style-name="VSMCell" svg:x="1.0cm" svg:y="5.5cm" svg:width="11.0cm" svg:height="1.1cm">
          <text:p text:style-name="VSMPSmall">&lt;action&gt;</text:p>
        </draw:rect>
        <draw:rect draw:style-name="VSMCell" svg:x="12.0cm" svg:y="5.5cm" svg:width="5.5cm" svg:height="1.1cm">
          <text:p text:style-name="VSMPSmall">&lt;owner&gt;</text:p>
        </draw:rect>
        <draw:rect draw:style-name="VSMCell" svg:x="17.5cm" svg:y="5.5cm" svg:width="4.5cm" svg:height="1.1cm">
          <text:p text:style-name="VSMPSmall">&lt;date&gt;</text:p>
        </draw:rect>
        <draw:rect draw:style-name="VSMCell" svg:x="22.0cm" svg:y="5.5cm" svg:width="5.0cm" svg:height="1.1cm">
          <text:p text:style-name="VSMPSmall">Not started</text:p>
        </draw:rect>
        <draw:rect draw:style-name="VSMCell" svg:x="1.0cm" svg:y="6.6cm" svg:width="11.0cm" svg:height="1.1cm">
          <text:p text:style-name="VSMPSmall">&lt;action&gt;</text:p>
        </draw:rect>
        <draw:rect draw:style-name="VSMCell" svg:x="12.0cm" svg:y="6.6cm" svg:width="5.5cm" svg:height="1.1cm">
          <text:p text:style-name="VSMPSmall">&lt;owner&gt;</text:p>
        </draw:rect>
        <draw:rect draw:style-name="VSMCell" svg:x="17.5cm" svg:y="6.6cm" svg:width="4.5cm" svg:height="1.1cm">
          <text:p text:style-name="VSMPSmall">&lt;date&gt;</text:p>
        </draw:rect>
        <draw:rect draw:style-name="VSMCell" svg:x="22.0cm" svg:y="6.6cm" svg:width="5.0cm" svg:height="1.1cm">
          <text:p text:style-name="VSMPSmall">Not started</text:p>
        </draw:rect>
        <draw:rect draw:style-name="VSMCell" svg:x="1.0cm" svg:y="7.699999999999999cm" svg:width="11.0cm" svg:height="1.1cm">
          <text:p text:style-name="VSMPSmall">&lt;action&gt;</text:p>
        </draw:rect>
        <draw:rect draw:style-name="VSMCell" svg:x="12.0cm" svg:y="7.699999999999999cm" svg:width="5.5cm" svg:height="1.1cm">
          <text:p text:style-name="VSMPSmall">&lt;owner&gt;</text:p>
        </draw:rect>
        <draw:rect draw:style-name="VSMCell" svg:x="17.5cm" svg:y="7.699999999999999cm" svg:width="4.5cm" svg:height="1.1cm">
          <text:p text:style-name="VSMPSmall">&lt;date&gt;</text:p>
        </draw:rect>
        <draw:rect draw:style-name="VSMCell" svg:x="22.0cm" svg:y="7.699999999999999cm" svg:width="5.0cm" svg:height="1.1cm">
          <text:p text:style-name="VSMPSmall">Not started</text:p>
        </draw:rect>
        <draw:rect draw:style-name="VSMCell" svg:x="1.0cm" svg:y="8.799999999999999cm" svg:width="11.0cm" svg:height="1.1cm">
          <text:p text:style-name="VSMPSmall">&lt;action&gt;</text:p>
        </draw:rect>
        <draw:rect draw:style-name="VSMCell" svg:x="12.0cm" svg:y="8.799999999999999cm" svg:width="5.5cm" svg:height="1.1cm">
          <text:p text:style-name="VSMPSmall">&lt;owner&gt;</text:p>
        </draw:rect>
        <draw:rect draw:style-name="VSMCell" svg:x="17.5cm" svg:y="8.799999999999999cm" svg:width="4.5cm" svg:height="1.1cm">
          <text:p text:style-name="VSMPSmall">&lt;date&gt;</text:p>
        </draw:rect>
        <draw:rect draw:style-name="VSMCell" svg:x="22.0cm" svg:y="8.799999999999999cm" svg:width="5.0cm" svg:height="1.1cm">
          <text:p text:style-name="VSMPSmall">Not started</text:p>
        </draw:rect>
      </draw:page>
    </office:presentation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draw="urn:oasis:names:tc:opendocument:xmlns:drawing:1.0" xmlns:svg="urn:oasis:names:tc:opendocument:xmlns:svg-compatible:1.0" xmlns:manifest="urn:oasis:names:tc:opendocument:xmlns:manifest:1.0" office:version="1.2">
  <office:styles>
    <draw:marker draw:name="VSMArrow" svg:viewBox="0 0 20 30" svg:d="m10 0-10 30h20z" draw:display-name="VSMArrow"/>
  </office:styles>
  <office:automatic-styles>
    <style:page-layout style:name="VSMLayout">
      <style:page-layout-properties fo:margin="0cm" fo:page-width="28.0cm" fo:page-height="15.75cm" style:print-orientation="landscape"/>
    </style:page-layout>
  </office:automatic-styles>
  <office:master-styles>
    <style:master-page style:name="VSMMaster" style:page-layout-name="VSMLayout" style:display-name="VSMMaster"/>
  </office:master-styles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draw="urn:oasis:names:tc:opendocument:xmlns:drawing:1.0" xmlns:svg="urn:oasis:names:tc:opendocument:xmlns:svg-compatible:1.0" xmlns:manifest="urn:oasis:names:tc:opendocument:xmlns:manifest:1.0" xmlns:chart="urn:oasis:names:tc:opendocument:xmlns:chart:1.0" xmlns:presentation="urn:oasis:names:tc:opendocument:xmlns:presentation:1.0" xmlns:table="urn:oasis:names:tc:opendocument:xmlns:table:1.0" office:version="1.2">
  <office:meta>
    <meta:generator>ODFPY/1.4.1</meta:generator>
  </office:meta>
</office:document-meta>
</file>